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justify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justify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justify"/>
    </style:style>
    <style:style style:name="T5" style:parent-style-name="Προεπιλεγμένηγραμματοσειρά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6" style:parent-style-name="Standard" style:family="paragraph">
      <style:paragraph-properties fo:text-align="justify"/>
    </style:style>
    <style:style style:name="T7" style:parent-style-name="Προεπιλεγμένηγραμματοσειρά" style:family="text">
      <style:text-properties fo:font-weight="bold" style:font-weight-asian="bold"/>
    </style:style>
    <style:style style:name="P8" style:parent-style-name="Standard" style:family="paragraph">
      <style:paragraph-properties fo:text-align="justify"/>
    </style:style>
    <style:style style:name="T9" style:parent-style-name="Προεπιλεγμένηγραμματοσειρά" style:family="text">
      <style:text-properties fo:font-weight="bold" style:font-weight-asian="bold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 fo:margin-right="-0.5319in"/>
      <style:text-properties fo:font-weight="bold" style:font-weight-asian="bold"/>
    </style:style>
    <style:style style:name="P14" style:parent-style-name="Standard" style:family="paragraph">
      <style:paragraph-properties fo:text-align="justify" fo:margin-right="-0.5319in"/>
    </style:style>
    <style:style style:name="T15" style:parent-style-name="Προεπιλεγμένηγραμματοσειρά" style:family="text">
      <style:text-properties fo:font-weight="bold" style:font-weight-asian="bold"/>
    </style:style>
    <style:style style:name="T16" style:parent-style-name="Προεπιλεγμένηγραμματοσειρά" style:family="text">
      <style:text-properties fo:font-weight="bold" style:font-weight-asian="bold"/>
    </style:style>
    <style:style style:name="T17" style:parent-style-name="Προεπιλεγμένηγραμματοσειρά" style:family="text">
      <style:text-properties fo:font-weight="bold" style:font-weight-asian="bold"/>
    </style:style>
    <style:style style:name="P18" style:parent-style-name="Standard" style:family="paragraph">
      <style:paragraph-properties fo:text-align="justify" fo:margin-right="-0.434in"/>
    </style:style>
    <style:style style:name="T19" style:parent-style-name="Προεπιλεγμένηγραμματοσειρά" style:family="text">
      <style:text-properties fo:font-weight="bold" style:font-weight-asian="bold"/>
    </style:style>
    <style:style style:name="P20" style:parent-style-name="Standard" style:family="paragraph">
      <style:paragraph-properties fo:text-align="center" fo:margin-right="-0.6305in"/>
    </style:style>
    <style:style style:name="T21" style:parent-style-name="Προεπιλεγμένηγραμματοσειρά" style:family="text">
      <style:text-properties fo:font-weight="bold" style:font-weight-asian="bold"/>
    </style:style>
    <style:style style:name="T22" style:parent-style-name="Προεπιλεγμένηγραμματοσειρά" style:family="text">
      <style:text-properties fo:font-weight="bold" style:font-weight-asian="bold"/>
    </style:style>
    <style:style style:name="T23" style:parent-style-name="Προεπιλεγμένηγραμματοσειρά" style:family="text">
      <style:text-properties fo:font-weight="bold" style:font-weight-asian="bold"/>
    </style:style>
    <style:style style:name="T24" style:parent-style-name="Προεπιλεγμένηγραμματοσειρά" style:family="text">
      <style:text-properties fo:font-weight="bold" style:font-weight-asian="bold"/>
    </style:style>
    <style:style style:name="P25" style:parent-style-name="Standard" style:family="paragraph">
      <style:paragraph-properties fo:text-align="justify" fo:margin-right="-0.6305in"/>
      <style:text-properties fo:font-weight="bold" style:font-weight-asian="bold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P35" style:parent-style-name="Standard" style:family="paragraph">
      <style:paragraph-properties fo:text-align="justify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P39" style:parent-style-name="Standard" style:family="paragraph">
      <style:paragraph-properties fo:text-align="justify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</style:style>
    <style:style style:name="P42" style:parent-style-name="Standard" style:family="paragraph">
      <style:paragraph-properties fo:text-align="justify"/>
    </style:style>
    <style:style style:name="P43" style:parent-style-name="Standard" style:family="paragraph">
      <style:paragraph-properties fo:text-align="justify"/>
    </style:style>
    <style:style style:name="P44" style:parent-style-name="Standard" style:family="paragraph">
      <style:paragraph-properties fo:text-align="justify"/>
    </style:style>
    <style:style style:name="P45" style:parent-style-name="Standard" style:family="paragraph">
      <style:paragraph-properties fo:text-align="justify"/>
    </style:style>
    <style:style style:name="P46" style:parent-style-name="Standard" style:family="paragraph">
      <style:paragraph-properties fo:text-align="justify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paragraph-properties fo:text-align="justify"/>
    </style:style>
    <style:style style:name="T49" style:parent-style-name="Προεπιλεγμένηγραμματοσειρά" style:family="text">
      <style:text-properties fo:language="en" fo:country="US"/>
    </style:style>
    <style:style style:name="T50" style:parent-style-name="Προεπιλεγμένηγραμματοσειρά" style:family="text">
      <style:text-properties fo:language="en" fo:country="US"/>
    </style:style>
    <style:style style:name="P51" style:parent-style-name="Standard" style:family="paragraph">
      <style:paragraph-properties fo:text-align="justify"/>
    </style:style>
    <style:style style:name="P52" style:parent-style-name="Standard" style:family="paragraph">
      <style:paragraph-properties fo:text-align="justify"/>
    </style:style>
    <style:style style:name="P53" style:parent-style-name="Standard" style:family="paragraph">
      <style:paragraph-properties fo:text-align="justify"/>
    </style:style>
    <style:style style:name="P54" style:parent-style-name="Standard" style:family="paragraph">
      <style:paragraph-properties fo:text-align="justify"/>
    </style:style>
    <style:style style:name="P55" style:parent-style-name="Standard" style:family="paragraph">
      <style:paragraph-properties fo:text-align="justify"/>
    </style:style>
    <style:style style:name="P56" style:parent-style-name="Standard" style:family="paragraph">
      <style:paragraph-properties fo:text-align="justify"/>
    </style:style>
    <style:style style:name="P57" style:parent-style-name="Standard" style:family="paragraph">
      <style:paragraph-properties fo:text-align="justify"/>
    </style:style>
    <style:style style:name="P58" style:parent-style-name="Standard" style:family="paragraph">
      <style:paragraph-properties fo:text-align="justify"/>
    </style:style>
    <style:style style:name="P59" style:parent-style-name="Standard" style:family="paragraph">
      <style:paragraph-properties fo:text-align="center"/>
    </style:style>
    <style:style style:name="T60" style:parent-style-name="Προεπιλεγμένηγραμματοσειρά" style:family="text">
      <style:text-properties fo:font-size="10pt" style:font-size-asian="10pt" style:font-size-complex="10pt"/>
    </style:style>
    <style:style style:name="P61" style:parent-style-name="Standard" style:family="paragraph">
      <style:paragraph-properties fo:text-align="justify"/>
      <style:text-properties fo:font-weight="bold" style:font-weight-asian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/>
      <text:p text:style-name="P2"/>
      <text:p text:style-name="P3"/>
      <text:p text:style-name="P4"><text:span text:style-name="T5">ΠΡΟΣ</text:span></text:p>
      <text:p text:style-name="P6"><text:span text:style-name="T7">ΕΝΩΣΗ <text:s/>ΠΟΔ/ΚΩΝ <text:s/>ΣΩΜΑΤΕΙΩΝ <text:s/>ΒΟΙΩΤΙΑΣ</text:span></text:p>
      <text:p text:style-name="P8"><text:span text:style-name="T9"><text:s text:c="83"/></text:span></text:p>
      <text:p text:style-name="P10">ΤΙΤΛΟΣ <text:s/>ΣΩΜΑΤΕΙΟΥ <text:s/>………………………………..</text:p>
      <text:p text:style-name="P11"><text:s/>ΗΜΕΡΟΜΗΝΙΑ…………………………….. <text:s text:c="10"/></text:p>
      <text:p text:style-name="P12"/>
      <text:p text:style-name="P13"/>
      <text:p text:style-name="P14"><text:span text:style-name="T15">ΔΗΛΩΣΗ <text:s/>ΣΥΜΜΕΤΟΧΗΣ <text:s/>ΣΤΟ <text:s/>ΠΡΩΤΑΘΛΗΜΑ <text:s/></text:span><text:span text:style-name="T16">Β</text:span><text:span text:style-name="T17">΄ <text:s/>ΚΑΤΗΓΟΡΙΑΣ <text:s/>Ε.Π.Σ.Β.</text:span></text:p>
      <text:p text:style-name="P18"><text:span text:style-name="T19">------------------------------------------------------------------------------------------------------------- <text:s text:c="5"/></text:span></text:p>
      <text:p text:style-name="P20"><text:span text:style-name="T21">ΠΕΡΙΟΔΟΥ <text:s/>202</text:span><text:span text:style-name="T22">6-</text:span><text:span text:style-name="T23">202</text:span><text:span text:style-name="T24">7</text:span></text:p>
      <text:p text:style-name="P25"/>
      <text:p text:style-name="P26">Σε απάντηση του υπ’ αριθμ. ………./2026<text:s/>εγγράφου σας, με το οποίο κοινοποιήσατε την Προκήρυξη του Πρωταθλήματος αυτού, σας γνωρίζουμε ότι σύμφωνα με την υπ’ αριθμ. ……………..απόφαση του Διοικητικού Συμβουλίου μας:</text:p>
      <text:p text:style-name="P27"/>
      <text:p text:style-name="P28">1) Δηλώνουμε <text:s/>συμμετοχή <text:s/>στο <text:s text:c="2"/>ΠΡΩΤΑΘΛΗΜΑ <text:s/>της <text:s/>Β! <text:s/>ΚΑΤΗΓΟΡΙΑΣ <text:s text:c="2"/>της <text:s/>Ε.Π.Σ.Β. <text:s/>περιόδου <text:s/>2026-2027<text:s/>και <text:s/>αποδεχόμαστε <text:s/>ρητά <text:s/>και <text:s/>ανεπιφύλακτα <text:s/>το <text:s/>περιεχόμενο <text:s/>και <text:s/>τους <text:s/>όρους <text:s/>της <text:s/>Προκήρυξης <text:s/>της <text:s/>Ε.Π.Σ.Β <text:s/>καθώς <text:s/>επίσης <text:s/>και <text:s/>το <text:s/>καταστατικό <text:s/>της <text:s/>Ε.Π.Σ.Β. <text:s/>και <text:s/>καταθέτουμε <text:s/>στο <text:s/>ταμείο <text:s/>σας <text:s/>το <text:s/>ποσό <text:s/>των<text:s/>200 ευρώ σαν <text:s/>δικαίωμα <text:s/>συμμετοχής.</text:p>
      <text:p text:style-name="P29"/>
      <text:p text:style-name="P30">2) Το <text:s/>γήπεδο <text:s/>που <text:s/>θα <text:s/>χρησιμοποιήσουμε <text:s/>στους <text:s/>αγώνες <text:s/>μας <text:s/>είναι:</text:p>
      <text:p text:style-name="P31"><text:s text:c="3"/>Α) ………………………………………ανήκει στ…………………………………</text:p>
      <text:p text:style-name="P32"><text:s text:c="3"/>Β) ………………………………………ανήκει στ…………………………………</text:p>
      <text:p text:style-name="P33">Τα γήπεδα παραχωρούνται στη διοργανώτρια Αρχή για την τρέχουσα ποδ/κή περίοδο 2026-2027<text:s/>(αρ. 8 του ΚΑΠ) και πληρούν τις προδιαγραφές που καθορίζονται στους κανόνες του παιχνιδιού και τις διατάξεις των άρθρων 8,9 του ΚΑΠ</text:p>
      <text:p text:style-name="P34"/>
      <text:p text:style-name="P35">3) Τα <text:s/>χρώματα <text:s/>της <text:s/>στολής <text:s/>των <text:s/>ποδοσφαιριστών <text:s/>μας <text:s/>είναι:</text:p>
      <text:p text:style-name="P36"><text:s text:c="4"/>Φανέλα………………………………………………………………</text:p>
      <text:p text:style-name="P37"><text:s text:c="4"/>Παντελονάκι…………………………………………………………</text:p>
      <text:p text:style-name="P38"><text:s text:c="4"/>Κάλτσες……………………………………………………………..</text:p>
      <text:p text:style-name="P39"/>
      <text:p text:style-name="P40">4) Παρακάτω παραθέτουμε τα στοιχεία για την συμμετοχή μας.</text:p>
      <text:p text:style-name="P41">ΕΠΩΝΥΜΙΑ ΣΩΜΑΤΕΙΟΥ:…………………………………..</text:p>
      <text:p text:style-name="P42">ΕΔΡΑ :………………………………………………</text:p>
      <text:p text:style-name="P43">ΔΙΕΥΘΥΝΣΗ:………………………………………</text:p>
      <text:p text:style-name="P44">ΤΟΠΙΚΗ ΕΝΩΣΗ:…………………………………..</text:p>
      <text:p text:style-name="P45">ΚΑΤΗΓΟΡΙΑ:……………………………………….</text:p>
      <text:p text:style-name="P46">ΠΡΟΕΔΡΟΣ…………………………………ΤΗΛ.ΚΙΝ…………….…</text:p>
      <text:p text:style-name="P47">ΓΕΝ.ΓΡΑΜ/ΤΕΑΣ…………………………..ΤΗΛ.ΚΙΝ……………….</text:p>
      <text:p text:style-name="P48"><text:span text:style-name="T49">E</text:span>-<text:span text:style-name="T50">MAIL</text:span>……………………….</text:p>
      <text:p text:style-name="P51">Α.Φ.Μ <text:s/>ΣΩΜΑΤΕΙΟΥ……………………………..ΔΟΥ…………………………...</text:p>
      <text:p text:style-name="P52"><text:s text:c="38"/></text:p>
      <text:p text:style-name="P53"><text:s text:c="57"/>ΓΙΑ <text:s/>ΤΟ <text:s/>Δ.Σ</text:p>
      <text:p text:style-name="P54"/>
      <text:p text:style-name="P55"><text:s text:c="25"/>Ο <text:s/>ΠΡΟΕΔΡΟΣ <text:s text:c="29"/>Ο <text:s/>ΓΕΝ. ΓΡΑΜΜΑΤΕΑΣ</text:p>
      <text:p text:style-name="P56"><text:s text:c="50"/></text:p>
      <text:p text:style-name="P57"><text:s text:c="48"/>(σφραγίδα <text:s/>σωματείου)</text:p>
      <text:p text:style-name="P58"/>
      <text:p text:style-name="P59"><text:span text:style-name="T60">(ΟΝ/ΝΥΜΟ-ΥΠΟΓΡΑΦΗ) <text:s text:c="21"/>(ΟΝ/ΝΥΜΟ – ΥΠΟΓΡΑΦΗ)</text:span></text:p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l" fo:country="GR" style:language-asian="el" style:country-asian="GR" style:language-complex="ar" style:country-complex="SA" style:text-combine="none" fo:hyphenate="true"/>
    </style:default-style>
    <style:style style:name="Βασικό" style:display-name="Βασικό" style:family="paragraph">
      <style:text-properties fo:hyphenate="false"/>
    </style:style>
    <style:style style:name="Προεπιλεγμένηγραμματοσειρά" style:display-name="Προεπιλεγμένη γραμματοσειρά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Λίστα" style:display-name="Λίστα" style:family="paragraph" style:parent-style-name="Textbody">
      <style:text-properties style:font-name-complex="Lucida Sans" fo:hyphenate="false"/>
    </style:style>
    <style:style style:name="Λεζάντα" style:display-name="Λεζάντα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25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ΤΙΤΛΟΣ  ΣΩΜΑΤΕΙΟΥ</dc:title>
    <dc:description/>
    <dc:subject/>
    <meta:initial-creator>ΕΠΣΦ</meta:initial-creator>
    <dc:creator>ΚΑΤΕΡΙΝΑ ΣΤΕΦΑΝΟΓΛΟΥ</dc:creator>
    <meta:creation-date>2026-07-01T11:16:00Z</meta:creation-date>
    <dc:date>2026-07-01T11:16:00Z</dc:date>
    <meta:print-date>2017-08-04T09:16:00Z</meta:print-date>
    <meta:template xlink:href="Normal" xlink:type="simple"/>
    <meta:editing-cycles>2</meta:editing-cycles>
    <meta:editing-duration>PT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281" meta:character-count="2223" meta:row-count="16" meta:non-whitespace-character-count="1946"/>
  </office:meta>
</office:document-meta>
</file>